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margin-left="1.5in" fo:text-indent="-1.5in">
        <style:tab-stops/>
      </style:paragraph-properties>
    </style:style>
    <style:style style:name="P3" style:parent-style-name="Normal" style:family="paragraph">
      <style:paragraph-properties fo:margin-left="1.5in" fo:text-indent="-1.5in">
        <style:tab-stops/>
      </style:paragraph-properties>
    </style:style>
    <style:style style:name="P4" style:parent-style-name="Normal" style:family="paragraph">
      <style:paragraph-properties fo:margin-left="1in" fo:text-indent="-1in">
        <style:tab-stops/>
      </style:paragraph-properties>
    </style:style>
    <style:style style:name="P5" style:parent-style-name="Normal" style:family="paragraph">
      <style:paragraph-properties fo:margin-left="1in" fo:text-indent="-1in">
        <style:tab-stops/>
      </style:paragraph-properties>
    </style:style>
    <style:style style:name="P6" style:parent-style-name="Normal" style:family="paragraph">
      <style:paragraph-properties fo:margin-left="1in" fo:text-indent="-1in">
        <style:tab-stops/>
      </style:paragraph-properties>
    </style:style>
    <style:style style:name="P7" style:parent-style-name="Normal" style:family="paragraph">
      <style:paragraph-properties fo:margin-left="1.5in" fo:text-indent="-1.5in">
        <style:tab-stops/>
      </style:paragraph-properties>
    </style:style>
    <style:style style:name="P8" style:parent-style-name="Normal" style:family="paragraph">
      <style:paragraph-properties fo:margin-left="1.5in" fo:text-indent="-1.5in">
        <style:tab-stops/>
      </style:paragraph-properties>
    </style:style>
    <style:style style:name="P9" style:parent-style-name="Normal" style:family="paragraph">
      <style:paragraph-properties fo:margin-left="1.5in" fo:text-indent="-1.5in">
        <style:tab-stops/>
      </style:paragraph-properties>
    </style:style>
    <style:style style:name="P10" style:parent-style-name="Normal" style:family="paragraph">
      <style:paragraph-properties fo:margin-left="1.5in" fo:text-indent="-1.5in">
        <style:tab-stops/>
      </style:paragraph-properties>
    </style:style>
    <style:style style:name="P11" style:parent-style-name="Normal" style:family="paragraph">
      <style:paragraph-properties fo:margin-left="1.5in" fo:text-indent="-1.5in">
        <style:tab-stops/>
      </style:paragraph-properties>
    </style:style>
    <style:style style:name="P12" style:parent-style-name="Normal" style:family="paragraph">
      <style:paragraph-properties fo:margin-left="1.5in" fo:text-indent="-1.5in">
        <style:tab-stops/>
      </style:paragraph-properties>
    </style:style>
    <style:style style:name="P13" style:parent-style-name="Normal" style:family="paragraph">
      <style:paragraph-properties fo:margin-left="1.5in" fo:text-indent="-1.5in">
        <style:tab-stops/>
      </style:paragraph-properties>
    </style:style>
    <style:style style:name="P14" style:parent-style-name="Normal" style:family="paragraph">
      <style:paragraph-properties fo:margin-left="1.5in" fo:text-indent="-1.5in">
        <style:tab-stops/>
      </style:paragraph-properties>
    </style:style>
    <style:style style:name="P15" style:parent-style-name="Normal" style:family="paragraph">
      <style:paragraph-properties fo:margin-left="1.5in" fo:text-indent="-1.5in">
        <style:tab-stops/>
      </style:paragraph-properties>
      <style:text-properties fo:font-weight="bold" style:font-weight-asian="bold" style:font-weight-complex="bold" fo:color="#FF0000"/>
    </style:style>
    <style:style style:name="P16" style:parent-style-name="Normal" style:family="paragraph">
      <style:paragraph-properties fo:margin-left="1.5in" fo:text-indent="-1.5in">
        <style:tab-stops/>
      </style:paragraph-properties>
      <style:text-properties fo:font-weight="bold" style:font-weight-asian="bold" style:font-weight-complex="bold" fo:color="#FF0000"/>
    </style:style>
  </office:automatic-styles>
  <office:body>
    <office:text text:use-soft-page-breaks="true">
      <text:p text:style-name="P1"/>
      <text:p text:style-name="Normal">A suggestion for self-Isolating throwers, should you not be following a routine</text:p>
      <text:p text:style-name="Normal">Body weight exercises, while isolating.</text:p>
      <text:p text:style-name="P2">Squat:<text:s/><text:tab/>holding a towel above your head held taut, feet shoulder width apart, squat to thighs parallel</text:p>
      <text:p text:style-name="Normal">Jump Squat:<text:tab/><text:s/><text:tab/>extension of the above exercise</text:p>
      <text:p text:style-name="P3">Split jumps:<text:s/><text:tab/>one foot forward , one back looking straight ahead, jump and swap foot position the <text:s text:c="65"/>other way</text:p>
      <text:p text:style-name="P4">Burpees:<text:s/><text:tab/><text:tab/>Squat down to touch floor, then jump upwards trying to touch ceiling</text:p>
      <text:p text:style-name="P5">Press-up Burpee:<text:tab/><text:s/>The above from a press-up and back.</text:p>
      <text:p text:style-name="P6">Lunges:<text:tab/><text:tab/>Extended walk, kissing the ground with the trailing knee (don’t overstep)</text:p>
      <text:p text:style-name="P7">Press-ups:<text:tab/>Vary the width, get to the point where you are actually doing them properly from straight arms to chest on floor, with a straight body, then increase the difficulty.</text:p>
      <text:p text:style-name="P8">Core Exercises:<text:tab/>There are a wide variety that can be found on the internet. Always remember core at the end of the session, as it does exhaust if done properly.</text:p>
      <text:p text:style-name="P9">Reps and<text:s/>quantity will vary relating to strength and ability, gauge the degree of difficulty on how you<text:s/></text:p>
      <text:p text:style-name="P10">feel after trying these out, but be careful you don’t overdo<text:s/></text:p>
      <text:p text:style-name="P11">Additionally, please be mindful that Core routines raise Blood Pressure.</text:p>
      <text:p text:style-name="P12">There is a huge range and variety of exercises that you can do to maintain strength, and flexibility.</text:p>
      <text:p text:style-name="P13">Regardless it is of paramount importance to observe safety when exercising or using makeshift<text:s/></text:p>
      <text:p text:style-name="P14">equipment within a household or garden.</text:p>
      <text:p text:style-name="P15">Please observe Covid 19 precautions and recommendation for Isolation and social distancing. Stay<text:s/></text:p>
      <text:p text:style-name="P16">safe at all times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rl Lasis</meta:initial-creator>
    <dc:creator>Kate Matthews</dc:creator>
    <meta:creation-date>2020-03-30T08:40:00Z</meta:creation-date>
    <dc:date>2020-03-30T08:40:00Z</dc:date>
    <meta:template xlink:href="Normal" xlink:type="simple"/>
    <meta:editing-cycles>2</meta:editing-cycles>
    <meta:editing-duration>PT60S</meta:editing-duration>
    <meta:document-statistic meta:page-count="1" meta:paragraph-count="3" meta:word-count="237" meta:character-count="1589" meta:row-count="11" meta:non-whitespace-character-count="1355"/>
  </office:meta>
</office:document-meta>
</file>